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лиентские-центры-социального-фонда-россии-заработали-в-пилотном-режиме"/>Клиентские центры Социального фонда России заработали в пилотном режиме<text:bookmark-end text:name="клиентские-центры-социального-фонда-россии-заработали-в-пилотном-режиме"/></text:h>
      <text:p text:style-name="First_20_paragraph">23.12.2022</text:p>
      <text:p text:style-name="Text_20_body">382 объединенных клиентских офиса Пенсионного фонда и Фонда социального страхования начали работу в пилотном режиме в 37 регионах страны. Офисы обслуживания будущего Социального фонда России открыты в Амурской и Томской областях, Тамбовском, Смоленском и Московском регионах, а также в республике Чувашии, Бурятии и ряде других субъектов. С нового года единые отделения двух фондов будут принимать граждан по всей стране.</text:p>
      <text:p text:style-name="Text_20_body">Решение о создании Социального фонда России принято, чтобы упростить гражданам получение мер социальной поддержки. Теперь все государственные услуги по социальному обеспечению будут предоставляться в режиме «одного окна». Объединение предусматривает полную преемственность всех выплат, услуг и обязательств, которые сегодня есть в компетенции Пенсионного фонда и Фонда социального страхования.</text:p>
      <text:p text:style-name="Text_20_body">Напомним, что в июле этого года подписан указ о создании Социального фонда России (СФР). Фонд образован путем слияния Пенсионного фонда России и Фонда социального страхования и начнет работу с 1 января 2023 год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tsaricino.mos.ru/social-sphere/rf-pension-fund/detail/11311526.html" office:name=""><text:span text:style-name="Definition">http://tsaricino.mos.ru/social-sphere/rf-pension-fund/detail/11311526.html</text:span></text:a></text:p>
      <text:p text:style-name="Text_20_body"><text:a xlink:type="simple" xlink:href="http://tsaricino.mos.ru" office:name=""><text:span text:style-name="Definition">Управа района Царицы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7:06:57Z</meta:creation-date>
    <dc:date>2023-06-20T17:06:57Z</dc:date>
  </office:meta>
</office:document-meta>
</file>