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ем-заявлений-на-новые-пособия-семьям-с-детьми-от-8-до-17-лет-начнется-с-1-мая-2022-года"/>Прием заявлений на новые пособия семьям с детьми от 8 до 17 лет начнется с 1 мая 2022 года<text:bookmark-end text:name="прием-заявлений-на-новые-пособия-семьям-с-детьми-от-8-до-17-лет-начнется-с-1-мая-2022-года"/></text:h>
      <text:p text:style-name="First_20_paragraph">07.04.2022</text:p>
      <text:p text:style-name="Text_20_body"><text:span text:style-name="T1">Прием заявлений на новые пособия семьям с детьми от 8 до 17 лет начнется с 1 мая 2022 года</text:span></text:p>
      <text:p text:style-name="Text_20_body">Главное управление ПФР № 8 информирует граждан, что прием заявлений на новую выплату семьям с низким доходом на детей от 8 до 17 лет стартует 1 мая 2022 года. При этом назначать пособие будут с 1 апреля. То есть, подав заявление после 1 мая, семья получит сумму сразу за два месяца – за апрель и за май, при условии, что в апреле ребенку уже исполнилось 8 лет.</text:p>
      <text:p text:style-name="Text_20_body">Важным условием для получения пособия является размер дохода семьи. Выплата будет назначаться семьям, чей среднедушевой доход меньше прожиточного минимума на человека в регионе проживания.</text:p>
      <text:p text:style-name="Text_20_body"><text:span text:style-name="T2">От дохода зависит и размер новой выплаты, который может составлять 50, 75 или 100% прожиточного минимума на ребенка в регионе. Базовый размер выплаты – 50%, в среднем по стране это 6 150 рублей. Если с учетом этой выплаты достаток семьи все равно будет меньше прожиточного минимума на человека, пособие назначат в размере 75% регионального прожиточного минимума на ребенка. Если с учетом этой выплаты размер среднедушевого дохода семьи остается меньше прожиточного минимума, то назначат максимальное пособие в 100% регионального прожиточного минимума на ребенка.</text:span></text:p>
      <text:p text:style-name="Text_20_body">Напомним, сейчас выплату на детей от 8 до 17 лет могут оформить только одинокие родители и размер этого пособия составляет 50% от регионального прожиточного минимума на ребенка.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tsaricino.mos.ru/social-sphere/rf-pension-fund/detail/10735869.html" office:name=""><text:span text:style-name="Definition">http://tsaricino.mos.ru/social-sphere/rf-pension-fund/detail/10735869.html</text:span></text:a></text:p>
      <text:p text:style-name="Text_20_body"><text:a xlink:type="simple" xlink:href="http://tsaricino.mos.ru" office:name=""><text:span text:style-name="Definition">Управа района Царицы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7:07:05Z</meta:creation-date>
    <dc:date>2023-06-20T17:07:05Z</dc:date>
  </office:meta>
</office:document-meta>
</file>