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ился-турнир-по-керлингу-среди-сотрудников-больницы-имени-буянова"/>Завершился турнир по керлингу среди сотрудников больницы имени Буянова<text:bookmark-end text:name="завершился-турнир-по-керлингу-среди-сотрудников-больницы-имени-буянова"/></text:h>
      <text:p text:style-name="First_20_paragraph">20.11.2018</text:p>
      <text:p text:style-name="Text_20_body"><text:a xlink:type="simple" xlink:href="http://uploads.gazeta-tsaricinsky-vestnik.ru/2018/11/%D0%A6%D0%B0%D1%805_%D0%9A%D0%B5%D1%80%D0%BB%D0%B8%D0%BD%D0%B3%D0%B2%D0%91%D1%83%D1%8F%D0%BD%D0%BE%D0%B2%D0%B0.jpg" office:name=""><text:span text:style-name="Definition"/></text:a>Турнир по керлингу среди сотрудников больницы имени Буянова завершился в субботу, 17 ноября. Игры проходили в спортивном клубе «Планета льда».</text:p>
      <text:p text:style-name="Text_20_body">По словам представителя пресс-службы медицинского учреждения Максима Петрова, всего в состязаниях приняли участие восемь команд - каждую представляли по четыре человека, причем зачастую сборные состояли из специалистов разных отделений, и группы получались смешанные.</text:p>
      <text:p text:style-name="Text_20_body">- Перед соревнованиями «Ети», «Забивака», «Мильдоний», «Ракета», «Осы», «Метеор» и «VIP» готовились целый год, - поделился с «Царицынским вестником» Максим. - И тренировки были регулярными, серьезными.</text:p>
      <text:p text:style-name="Text_20_body">Оценивались их труды тоже «не просто так»: игру спортсменов оценивали профессиональные рефери, для участников организаторы составили регламент и озвучили правила турнира. Однако первыми на «Планете льда» стали все же «Метеоры». Серебро досталось «Ракетам», а третье место заняла команда «Забивака».</text:p>
      <text:p text:style-name="Text_20_body">Фото: <text:a xlink:type="simple" xlink:href="http://gkb-buyanova.ru/news/6965/" office:name=""><text:span text:style-name="Definition">официальный сайт больницы им. Буянова</text:span></text:a></text:p>
      <text:p text:style-name="Text_20_body"><text:line-break/></text:p>
      <text:p text:style-name="Text_20_body">Адрес страницы: <text:a xlink:type="simple" xlink:href="http://tsaricino.mos.ru/presscenter/news/detail/7710272.html" office:name=""><text:span text:style-name="Definition">http://tsaricino.mos.ru/presscenter/news/detail/7710272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1T22:44:44Z</meta:creation-date>
    <dc:date>2023-10-11T22:44:44Z</dc:date>
  </office:meta>
</office:document-meta>
</file>