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омкие-чтения-в-память-о-поэте-егоре-летове-прошли-в-читальне-139"/>Громкие чтения в память о поэте Егоре Летове прошли в читальне №139<text:bookmark-end text:name="громкие-чтения-в-память-о-поэте-егоре-летове-прошли-в-читальне-139"/></text:h>
      <text:p text:style-name="First_20_paragraph">22.02.2022</text:p>
      <text:p text:style-name="Text_20_body">Громкие чтения в память о поэте Егоре Летове прошли в читальне №139. Фото: страница библиотеки №139 в соцсетях</text:p>
      <text:p text:style-name="Text_20_body">Вечер памяти о музыканте и поэте Егоре Летове «От спонтанности к смыслу» 19 февраля состоялся в библиотеке №139.</text:p>
      <text:p text:style-name="Text_20_body">По словам сотрудников читальни, опыт автора вышел за рамки рок-музыки и рок-поэзии, с которыми его имя связано в первую очередь.</text:p>
      <text:p text:style-name="Text_20_body">— Егор Летов сделал удивительно много в самых разных областях. Например, его песенные и стихотворные тексты уже в 1990 годы воспринимались как значимая часть современной «книжной», «цеховой» поэзии. Понимание Егором Летовым музыки, литературы, сценического и политического акционизма делает его наследие соотносимым с произведениями современных художников, — поделились в пресс-службе библиотеки.</text:p>
      <text:p text:style-name="Text_20_body">Встреча прошла в формате громких чтений. Отметим, что в читальне №139 регулярно проводят познавательные мероприятия для всех возрастных групп.</text:p>
      <text:p text:style-name="Text_20_body"><text:line-break/></text:p>
      <text:p text:style-name="Text_20_body">Адрес страницы: <text:a xlink:type="simple" xlink:href="http://tsaricino.mos.ru/presscenter/news/detail/10641054.html" office:name=""><text:span text:style-name="Definition">http://tsaricino.mos.ru/presscenter/news/detail/10641054.html</text:span></text:a></text:p>
      <text:p text:style-name="Text_20_body"><text:a xlink:type="simple" xlink:href="http://tsaricino.mos.ru" office:name=""><text:span text:style-name="Definition">Управа района Царицы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8:16:20Z</meta:creation-date>
    <dc:date>2023-06-19T08:16:20Z</dc:date>
  </office:meta>
</office:document-meta>
</file>