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ектов-спорта-введут-в-эксплуатацию-в-этом-году"/>13 объектов спорта введут в эксплуатацию в этом году<text:bookmark-end text:name="объектов-спорта-введут-в-эксплуатацию-в-этом-году"/></text:h>
      <text:p text:style-name="First_20_paragraph">28.05.2021</text:p>
      <text:p text:style-name="Text_20_body"><text:span text:style-name="T1">Пресс-релиз</text:span></text:p>
      <text:p text:style-name="Text_20_body"><text:span text:style-name="T2">13 объектов спорта введут в эксплуатацию в этом году</text:span></text:p>
      <text:p text:style-name="Text_20_body">Об этом на пресс-туре сообщил журналистам руководитель Департамента строительства города Москвы Рафик Загрутдинов</text:p>
      <text:p text:style-name="Text_20_body"><text:span text:style-name="T2">«В 2021 году запланирован ввод 13 объектов спорта, из них один объект уже введен в эксплуатацию – это ФОК по адресу Коломенский проезд, 13»</text:span>, - сказал он.</text:p>
      <text:p text:style-name="Text_20_body">Также, по словам Рафика Равиловича, до конца этого года планируется ввести еще 12 объектов, среди которых: Международный центр самбо и Центр бокса на территории Олимпийского комплекса «Лужники»; Многофункциональный спортивный комплекс на территории Мневниковской поймы»; 2 футбольных поля; 5 ФОК; ВМХ-велодром; Легкоатлетический манеж. Также будут завершены работы по развитию территории спортивного комплекса "Воробьевы горы"</text:p>
      <text:p text:style-name="Text_20_body">Рафик Загрутдинов отметил: «<text:span text:style-name="T2">В настоящее время в стадии строительства находятся 17 объектов. Строительство четырех из них началось в этом году</text:span>. Это:</text:p>
      <text:p text:style-name="Text_20_body">1. Физкультурно-оздоровительный комплекс с бассейном в районе Чертаново</text:p>
      <text:p text:style-name="Text_20_body">2. ВМХ-велодром по адресу: ул. Ангарская, вл. 45,</text:p>
      <text:p text:style-name="Text_20_body">3. Футбольное поле с инфраструктурой в Зеленограде</text:p>
      <text:p text:style-name="Text_20_body">4. Футбольное поле с инфраструктурой по адресу: ул. Паустовского, влд. 6, к. 2».</text:p>
      <text:p text:style-name="Text_20_body">В текущем году планируется приступить к строительству еще трех объектов: ФОКа на Изваринской улице, Ледового дворца для ГБОУ "Центр спорта и образования "Самбо-70" и Спортивного комплекса с бассейном в районе Северное Бутово.</text:p>
      <text:p text:style-name="Text_20_body"><text:span text:style-name="T2">«Ранее Мэр Москвы Сергей Собянин упоминал, что за последние десять лет в Москве построили свыше 140 крупных объектов спорта. По словам Мэра, это футбольные поля, физкультурно-оздоровительные комплексы, бассейны, стадионы и дворцы спорта. Разумеется, на всех новых объектах создается доступная среда, чтобы ими могли пользоваться и маломобильные жители»</text:span>, –добавил Рафик Загрутдинов</text:p>
      <text:p text:style-name="Text_20_body"><text:line-break/></text:p>
      <text:p text:style-name="Text_20_body">Адрес страницы: <text:a xlink:type="simple" xlink:href="http://tsaricino.mos.ru/overhaul/detail/9988199.html" office:name=""><text:span text:style-name="Definition">http://tsaricino.mos.ru/overhaul/detail/9988199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6:53:16Z</meta:creation-date>
    <dc:date>2023-06-20T16:53:16Z</dc:date>
  </office:meta>
</office:document-meta>
</file>