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лой-дом-по-программе-реновации-в-районе-западное-дегунино-введут-в-следующем-году"/>Жилой дом по программе реновации в районе Западное Дегунино введут в следующем году<text:bookmark-end text:name="жилой-дом-по-программе-реновации-в-районе-западное-дегунино-введут-в-следующем-году"/></text:h>
      <text:p text:style-name="First_20_paragraph">28.05.2021</text:p>
      <text:p text:style-name="Text_20_body"><text:span text:style-name="T1">Пресс-релиз</text:span></text:p>
      <text:p text:style-name="Text_20_body"><text:span text:style-name="T2">Жилой дом по программе реновации в районе Западное Дегунино введут в следующем году</text:span></text:p>
      <text:p text:style-name="Text_20_body"><text:span text:style-name="T2">«В районе Западное Дегунино по адресу улица Талдомская напротив владения 1 в следующем году введут жилой дом для переселения по программе реновации. В настоящее время работы по устройству монолитных конструкций выполнены на 80%. Начался монтаж внутренних инженерных сетей», –</text:span> сообщил руководитель Департамента строительства Москвы Рафик Загрутдинов.</text:p>
      <text:p text:style-name="Text_20_body">Жилой дом представляет собой 5 секционное здание переменной этажности (6-16 этажей) состоящее из 2 корпусов, возводимое по индивидуальному проекту. Подземная одноуровневая автостоянка размещена под территорией внутреннего дворового пространства. Фасады здания отделают керамогранитной плиткой, на них установят короба для кондиционеров</text:p>
      <text:p text:style-name="Text_20_body">Всего в доме будет 272 квартиры (однокомнатных – 123, двухкомнатных – 116, трехкомнатных – 31, четырехкомнатных - 2). Общая площадь квартир составит 15 857, 7 квадратных метров.</text:p>
      <text:p text:style-name="Text_20_body">Первые этажи будут нежилыми – здесь могут быть открыты магазины, кафе, салоны красоты, спортклубы, кружки и секции для детей. В вестибюле жилой части размещены: колясочная, комната консьержа, кладовая для уборочного инвентаря, зона размещения почтовых ящиков.</text:p>
      <text:p text:style-name="Text_20_body">Новостройку оборудуют системами охраны входов, видеонаблюдения, контроля и управления доступом, оповещения и управления эвакуацией при пожаре, пожарной сигнализацией.</text:p>
      <text:p text:style-name="Text_20_body">Придомовую территорию благоустроят. Во дворе оборудуют детскую площадку, площадки для отдыха взрослых, разобьют газоны и цветники, высадят деревья и кустарники. В дополнение к подземной одноэтажной парковке обустроены машиноместа на открытой плоскостной стоянке, в том числе и для маломобильных людей.</text:p>
      <text:p text:style-name="Text_20_body">Вся информация о программе реновации - в спецпроекте mos.ru: https://www.mos.ru/city/projects/renovation/.</text:p>
      <text:p text:style-name="Text_20_body">Подробнее о квартирах и домах по программе реновации: https://www.mos.ru/city/projects/renovation/novie-doma/</text:p>
      <text:p text:style-name="Text_20_body"><text:line-break/></text:p>
      <text:p text:style-name="Text_20_body">Адрес страницы: <text:a xlink:type="simple" xlink:href="http://tsaricino.mos.ru/overhaul/detail/9988188.html" office:name=""><text:span text:style-name="Definition">http://tsaricino.mos.ru/overhaul/detail/9988188.html</text:span></text:a></text:p>
      <text:p text:style-name="Text_20_body"><text:a xlink:type="simple" xlink:href="http://tsaricino.mos.ru" office:name=""><text:span text:style-name="Definition">Управа района Царицы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16:53:37Z</meta:creation-date>
    <dc:date>2023-06-20T16:53:37Z</dc:date>
  </office:meta>
</office:document-meta>
</file>